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10"/>
      <style:text-properties style:font-name="標楷體" style:font-name-asian="標楷體" fo:font-size="18pt" style:font-size-asian="18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5" style:parent-style-name="內文" style:family="paragraph">
      <style:paragraph-properties fo:text-align="justify" fo:line-height="150%">
        <style:tab-stops>
          <style:tab-stop style:type="left" style:position="6.875in"/>
        </style:tab-stops>
      </style:paragraph-properties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text-align="justify" fo:line-height="150%" fo:text-indent="0.3888in">
        <style:tab-stops>
          <style:tab-stop style:type="left" style:position="6.875in"/>
        </style:tab-stops>
      </style:paragraph-properties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fo:text-align="justify" fo:line-height="150%" fo:text-indent="0.3888in">
        <style:tab-stops>
          <style:tab-stop style:type="left" style:position="6.875in"/>
        </style:tab-stops>
      </style:paragraph-properties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style:snap-to-layout-grid="false" fo:text-align="justify" fo:line-height="10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fo:text-align="justify" fo:line-height="150%" fo:text-indent="0.3888in"/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style:snap-to-layout-grid="false" fo:text-align="justify" fo:line-height="100%" fo:margin-left="0.3888in" fo:text-indent="-0.3888in">
        <style:tab-stops>
          <style:tab-stop style:type="left" style:position="6.4861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text-align="justify" fo:line-height="15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text-align="justify" fo:line-height="15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25" style:parent-style-name="內文" style:family="paragraph">
      <style:paragraph-properties fo:text-align="justify" fo:line-height="15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26" style:parent-style-name="內文" style:family="paragraph">
      <style:paragraph-properties fo:text-align="justify" fo:line-height="15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27" style:parent-style-name="內文" style:family="paragraph">
      <style:paragraph-properties fo:text-align="justify" fo:margin-top="0.0833in" fo:margin-bottom="0.0833in" fo:line-height="15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28" style:parent-style-name="內文" style:family="paragraph">
      <style:paragraph-properties fo:text-align="justify" fo:line-height="15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29" style:parent-style-name="內文" style:family="paragraph">
      <style:paragraph-properties fo:text-align="justify" fo:line-height="150%" fo:text-indent="0.3958in">
        <style:tab-stops>
          <style:tab-stop style:type="left" style:position="6.75in"/>
        </style:tab-stops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text-align="justify" fo:line-height="150%" fo:text-indent="4.1527in">
        <style:tab-stops>
          <style:tab-stop style:type="left" style:position="6.7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fo:text-align="justify" fo:line-height="150%">
        <style:tab-stops>
          <style:tab-stop style:type="left" style:position="0.75in"/>
          <style:tab-stop style:type="left" style:position="6.75in"/>
        </style:tab-stops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fo:text-align="justify" fo:line-height="100%">
        <style:tab-stops>
          <style:tab-stop style:type="left" style:position="0.75in"/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38" style:parent-style-name="內文" style:family="paragraph">
      <style:paragraph-properties fo:text-align="center" fo:line-height="100%">
        <style:tab-stops>
          <style:tab-stop style:type="left" style:position="0.75in"/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39" style:parent-style-name="內文" style:family="paragraph">
      <style:paragraph-properties fo:text-align="center" fo:line-height="100%">
        <style:tab-stops>
          <style:tab-stop style:type="left" style:position="0.75in"/>
          <style:tab-stop style:type="left" style:position="6.75in"/>
        </style:tab-stops>
      </style:paragraph-properties>
      <style:text-properties style:font-name="標楷體" style:font-name-asian="標楷體" fo:font-size="16pt" style:font-size-asian="16pt"/>
    </style:style>
    <style:style style:name="P40" style:parent-style-name="內文" style:family="paragraph">
      <style:paragraph-properties fo:text-align="justify" fo:margin-top="0.1666in" fo:line-height="100%" fo:text-indent="0.5833in">
        <style:tab-stops>
          <style:tab-stop style:type="left" style:position="0.75in"/>
          <style:tab-stop style:type="left" style:position="6.75in"/>
        </style:tab-stops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P49" style:parent-style-name="內文" style:family="paragraph">
      <style:paragraph-properties fo:text-align="justify" fo:margin-top="0.0833in" fo:margin-bottom="0.0833in" fo:line-height="100%">
        <style:tab-stops>
          <style:tab-stop style:type="left" style:position="0.75in"/>
          <style:tab-stop style:type="left" style:position="6.75in"/>
        </style:tab-stops>
      </style:paragraph-properties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text-align="justify" fo:line-height="100%">
        <style:tab-stops>
          <style:tab-stop style:type="left" style:position="0.75in"/>
          <style:tab-stop style:type="left" style:position="6.75in"/>
        </style:tab-stops>
      </style:paragraph-properties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6" style:parent-style-name="內文" style:family="paragraph">
      <style:paragraph-properties fo:text-align="justify" fo:line-height="100%">
        <style:tab-stops>
          <style:tab-stop style:type="left" style:position="0.75in"/>
          <style:tab-stop style:type="left" style:position="6.75in"/>
        </style:tab-stops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陽明交通大學理學院碩士在職專班</text:p>
      <text:p text:style-name="P3">研究生敦請碩士論文指導教授協議書</text:p>
      <text:p text:style-name="P4"/>
      <text:p text:style-name="P5"><text:s text:c="4"/>理學院專班_______________組研究生_______________學號_____________</text:p>
      <text:p text:style-name="P6">敦請_______________系所_______________教授<text:s/>為碩士論文指導教授，</text:p>
      <text:p text:style-name="P7">該生願遵守下列規定：</text:p>
      <text:p text:style-name="P8">一、論文研究期間非特殊理由不得更換指導教授，更換指導教授須經原指導教授</text:p>
      <text:p text:style-name="P9">書面同意，並向班主任報備。</text:p>
      <text:p text:style-name="P10"/>
      <text:p text:style-name="P11">二、非經指導教授同意，不得擅自更換研究題目，研究方向為</text:p>
      <text:p text:style-name="P12">____________________________________________________</text:p>
      <text:p text:style-name="P13"><text:span text:style-name="T14">三、</text:span><text:span text:style-name="T15">研究生在完成</text:span><text:span text:style-name="T16">碩士學位應修課程，獲得應修學分數</text:span><text:span text:style-name="T17">，</text:span><text:span text:style-name="T18">需</text:span><text:span text:style-name="T19">於畢業口試前半年提出論文摘要</text:span><text:span text:style-name="T20">，</text:span><text:span text:style-name="T21">得提出論文，申請碩士學位考試</text:span><text:span text:style-name="T22">。</text:span></text:p>
      <text:p text:style-name="P23"/>
      <text:p text:style-name="P24"><text:s text:c="11"/>此<text:s text:c="4"/>致</text:p>
      <text:p text:style-name="P25"/>
      <text:p text:style-name="P26"><text:s text:c="3"/>指導教授：____________________<text:s/>(簽章)</text:p>
      <text:p text:style-name="P27"><text:s text:c="3"/>班 導 師：____________________<text:s/>(簽章)</text:p>
      <text:p text:style-name="P28"><text:s text:c="3"/>班 主 任:<text:s/>____________________<text:s/>(簽章)</text:p>
      <text:p text:style-name="P29"><text:s text:c="48"/></text:p>
      <text:p text:style-name="P30">研究生<text:s/>_________________(簽章)</text:p>
      <text:p text:style-name="P31"><text:span text:style-name="T32"><text:s text:c="49"/></text:span><text:span text:style-name="T33"><text:s/>學</text:span><text:span text:style-name="T34"><text:s text:c="2"/></text:span><text:span text:style-name="T35">號</text:span><text:span text:style-name="T36"><text:s/>__________________</text:span></text:p>
      <text:p text:style-name="P37"><text:s text:c="9"/></text:p>
      <text:p text:style-name="P38">中<text:s text:c="2"/>華<text:s text:c="2"/>民<text:s text:c="2"/>國<text:s text:c="2"/><text:s text:c="9"/><text:s text:c="2"/>年<text:s text:c="7"/>月<text:s text:c="7"/>日</text:p>
      <text:p text:style-name="P39"/>
      <text:p text:style-name="P40"><text:span text:style-name="T41">數位</text:span><text:span text:style-name="T42">學習組：</text:span><text:span text:style-name="T43">最遲請於入學第</text:span><text:span text:style-name="T44">一</text:span><text:span text:style-name="T45">學年第</text:span><text:span text:style-name="T46">二</text:span><text:span text:style-name="T47">學期註冊後兩週內簽定</text:span><text:span text:style-name="T48">。</text:span></text:p>
      <text:p text:style-name="P49"><text:span text:style-name="T50"><text:s text:c="6"/>應用科技組：</text:span><text:span text:style-name="T51">最遲請於入學第一學年第</text:span><text:span text:style-name="T52">一</text:span><text:span text:style-name="T53">學期註冊後兩週內簽定</text:span><text:span text:style-name="T54">。</text:span></text:p>
      <text:p text:style-name="P55"/>
      <text:p text:style-name="P56"><text:span text:style-name="T57">註：</text:span><text:span text:style-name="T58">依專班修業辦法：每位指導教授指導本專班學生</text:span><text:span text:style-name="T59">每屆</text:span><text:span text:style-name="T60">以不超過</text:span><text:span text:style-name="T61">4</text:span><text:span text:style-name="T62">位為原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298in" fo:margin-bottom="0.5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43in"/>
      </style:header-style>
      <style:footer-style>
        <style:header-footer-properties style:dynamic-spacing="true" fo:min-height="-0.12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交通大學電子工程學系 電子研究所碩士班</dc:title>
    <dc:description/>
    <dc:subject/>
    <meta:initial-creator>電 工 系</meta:initial-creator>
    <dc:creator>USER</dc:creator>
    <meta:creation-date>2026-06-28T23:49:00Z</meta:creation-date>
    <dc:date>2026-06-28T23:49:00Z</dc:date>
    <meta:print-date>1999-09-06T07:36:00Z</meta:print-date>
    <meta:template xlink:href="Normal.dotm" xlink:type="simple"/>
    <meta:editing-cycles>2</meta:editing-cycles>
    <meta:editing-duration>PT0S</meta:editing-duration>
    <meta:user-defined meta:name="_EmailSubject">專班網頁--研究生手冊</meta:user-defined>
    <meta:user-defined meta:name="_AuthorEmail">annie@mail.nctu.edu.tw</meta:user-defined>
    <meta:user-defined meta:name="_AuthorEmailDisplayName">呂孟嫻</meta:user-defined>
    <meta:user-defined meta:name="_ReviewingToolsShownOnce"/>
    <meta:document-statistic meta:page-count="1" meta:paragraph-count="1" meta:word-count="115" meta:character-count="770" meta:row-count="5" meta:non-whitespace-character-count="656"/>
  </office:meta>
</office:document-meta>
</file>